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P18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P2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4" style:parent-style-name="預設段落字型" style:family="text">
      <style:text-properties style:font-name-asian="標楷體" style:letter-kerning="false"/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P30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2" style:family="table-column">
      <style:table-column-properties style:column-width="0.375in"/>
    </style:style>
    <style:style style:name="TableColumn33" style:family="table-column">
      <style:table-column-properties style:column-width="2.7888in"/>
    </style:style>
    <style:style style:name="TableColumn34" style:family="table-column">
      <style:table-column-properties style:column-width="3.2111in"/>
    </style:style>
    <style:style style:name="Table31" style:family="table">
      <style:table-properties style:width="6.375in" fo:margin-left="-0.1055in" table:align="lef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0" style:family="table-row">
      <style:table-row-properties style:min-row-height="0.6347in" fo:keep-together="always"/>
    </style:style>
    <style:style style:name="TableCell51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3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5" style:family="table-row">
      <style:table-row-properties fo:keep-together="always"/>
    </style:style>
    <style:style style:name="TableCell5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0" style:family="table-row">
      <style:table-row-properties style:min-row-height="0.625in" fo:keep-together="always"/>
    </style:style>
    <style:style style:name="TableCell71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ableRow78" style:family="table-row">
      <style:table-row-properties style:min-row-height="0.625in" fo:keep-together="always"/>
    </style:style>
    <style:style style:name="TableCell79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</style:style>
    <style:style style:name="TableCell83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Row85" style:family="table-row">
      <style:table-row-properties style:min-row-height="0.625in" fo:keep-together="always"/>
    </style:style>
    <style:style style:name="TableCell86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</style:style>
    <style:style style:name="TableCell90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Row92" style:family="table-row">
      <style:table-row-properties style:min-row-height="0.625in" fo:keep-together="always"/>
    </style:style>
    <style:style style:name="TableCell93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</style:style>
    <style:style style:name="TableCell97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Row99" style:family="table-row">
      <style:table-row-properties style:min-row-height="0.625in" fo:keep-together="always"/>
    </style:style>
    <style:style style:name="TableCell100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</style:style>
    <style:style style:name="TableCell104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Row106" style:family="table-row">
      <style:table-row-properties style:min-row-height="0.625in" fo:keep-together="always"/>
    </style:style>
    <style:style style:name="TableCell107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/>
    </style:style>
    <style:style style:name="TableCell111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P113" style:parent-style-name="內文" style:family="paragraph">
      <style:paragraph-properties fo:widows="2" fo:orphans="2" fo:text-align="center" fo:margin-top="0.125in" fo:line-height="150%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我是接班人全國高中職創新提案競賽</text:span><text:span text:style-name="T17">」等教學研究相關用途，該競賽委員會擁有對該文章之著作版權。</text:span></text:p>
      <text:p text:style-name="P18"><text:span text:style-name="T19">2.</text:span><text:span text:style-name="T20">同意</text:span><text:span text:style-name="T21">國立屏東大學企業管理學系</text:span><text:span text:style-name="T2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3"><text:span text:style-name="T24"><text:s text:c="4"/></text:span><text:span text:style-name="T25">本授權為『</text:span><text:span text:style-name="T26">非獨家授權</text:span><text:span text:style-name="T27">』，並保留本人具名之教學、研究與彙編等重製、改作與散佈之權利。本人保證確有授予</text:span><text:span text:style-name="T28">國立屏東大學企業管理學系</text:span><text:span text:style-name="T29">上述權利之權限。</text:span></text:p>
      <text:p text:style-name="P30">同意以上條款請簽名<text:s text:c="2"/>※未依規定簽名者視同資格不符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<text:span text:style-name="T38">指導老師姓名</text:span><text:span text:style-name="T39">(</text:span><text:span text:style-name="T40">請簽名</text:span><text:span text:style-name="T41">)</text:span></text:p>
          </table:table-cell>
          <table:covered-table-cell/>
          <table:table-cell table:style-name="TableCell42">
            <text:p text:style-name="P43"><text:span text:style-name="T44">身份證字號</text:span><text:span text:style-name="T45">(</text:span><text:span text:style-name="T46">英文大寫</text:span><text:span text:style-name="T47">+#####</text:span><text:span text:style-name="T48">末四碼</text:span><text:span text:style-name="T49">)</text:span></text:p>
          </table:table-cell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<text:span text:style-name="T58">小組成員姓名</text:span><text:span text:style-name="T59">(</text:span><text:span text:style-name="T60">請簽名</text:span><text:span text:style-name="T61">)</text:span></text:p>
          </table:table-cell>
          <table:covered-table-cell/>
          <table:table-cell table:style-name="TableCell62">
            <text:p text:style-name="P63"><text:span text:style-name="T64">身份證字號</text:span><text:span text:style-name="T65">(</text:span><text:span text:style-name="T66">英文大寫</text:span><text:span text:style-name="T67">+#####</text:span><text:span text:style-name="T68">末四碼</text:span><text:span text:style-name="T69">)</text:span></text:p>
          </table:table-cell>
        </table:table-row>
        <table:table-row table:style-name="TableRow70">
          <table:table-cell table:style-name="TableCell71">
            <text:p text:style-name="P72"/>
            <text:p text:style-name="P73">1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.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.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.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中華民國</text:span><text:span text:style-name="T115"><text:s/>115<text:s/></text:span><text:span text:style-name="T116">年</text:span><text:span text:style-name="T117"><text:s text:c="5"/></text:span><text:span text:style-name="T118">月</text:span><text:span text:style-name="T119"><text:s text:c="6"/></text:span><text:span text:style-name="T1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正修科技大學</meta:initial-creator>
    <dc:creator>王俊智</dc:creator>
    <meta:creation-date>2026-09-03T02:54:00Z</meta:creation-date>
    <dc:date>2026-09-03T02:54:00Z</dc: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40" meta:row-count="3" meta:non-whitespace-character-count="461"/>
  </office:meta>
</office:document-meta>
</file>