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8" style:family="table-column">
      <style:table-column-properties style:column-width="1.0506in"/>
    </style:style>
    <style:style style:name="TableColumn9" style:family="table-column">
      <style:table-column-properties style:column-width="1.4673in"/>
    </style:style>
    <style:style style:name="TableColumn10" style:family="table-column">
      <style:table-column-properties style:column-width="0.7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1958in"/>
    </style:style>
    <style:style style:name="TableColumn13" style:family="table-column">
      <style:table-column-properties style:column-width="0.7826in"/>
    </style:style>
    <style:style style:name="TableColumn14" style:family="table-column">
      <style:table-column-properties style:column-width="1.0763in"/>
    </style:style>
    <style:style style:name="TableColumn15" style:family="table-column">
      <style:table-column-properties style:column-width="0.684in"/>
    </style:style>
    <style:style style:name="Table7" style:family="table">
      <style:table-properties style:width="6.5277in" fo:margin-left="0.1444in" table:align="left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row-height="0.5534in"/>
    </style:style>
    <style:style style:name="TableCell3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Row41" style:family="table-row">
      <style:table-row-properties style:row-height="0.6694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Row50" style:family="table-row">
      <style:table-row-properties style:row-height="0.6694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TableRow55" style:family="table-row">
      <style:table-row-properties style:row-height="0.6694in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Row60" style:family="table-row">
      <style:table-row-properties style:row-height="0.6694in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TableRow65" style:family="table-row">
      <style:table-row-properties style:row-height="0.6694in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0.0208in solid #000000" fo:border-left="0.0208in solid #000000" fo:border-bottom="0.0069in solid #000000" fo:border-right="0.0104in solid #000000" fo:background-color="#8C8C8C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4" style:family="table-cell">
      <style:table-cell-properties fo:border-top="0.0208in solid #000000" fo:border-left="0.0104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0" style:family="table-row">
      <style:table-row-properties style:min-row-height="0.4763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Row93" style:family="table-row">
      <style:table-row-properties style:min-row-height="0.493i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Row102" style:family="table-row">
      <style:table-row-properties style:min-row-height="0.493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0" style:family="table-row">
      <style:table-row-properties style:min-row-height="0.493in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8" style:family="table-row">
      <style:table-row-properties style:min-row-height="0.493in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6" style:family="table-row">
      <style:table-row-properties style:min-row-height="0.493in"/>
    </style:style>
    <style:style style:name="TableCell12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5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6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weight-complex="bold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P145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我是接班人全國高中職創新提案競賽</text:span><text:span text:style-name="T4">報名表</text:span><text:span text:style-name="T5"><text:s/>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2">
            <text:p text:style-name="P22">年級<text:s/>/班級</text:p>
          </table:table-cell>
          <table:table-cell table:style-name="TableCell23" table:number-columns-spanned="2" table:number-rows-spanned="2">
            <text:p text:style-name="P24"/>
          </table:table-cell>
          <table:covered-table-cell/>
          <table:table-cell table:style-name="TableCell25" table:number-rows-spanned="2">
            <text:p text:style-name="P26">作品編號</text:p>
            <text:p text:style-name="P27"><text:span text:style-name="T28">(</text:span><text:span text:style-name="T29">承辦單位填寫）</text:span></text:p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table-cell table:style-name="TableCell33">
            <text:p text:style-name="P34">科別</text:p>
          </table:table-cell>
          <table:table-cell table:style-name="TableCell35" table:number-columns-spanned="2">
            <text:p text:style-name="P36"/>
          </table: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指導老師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個案廠商名稱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隊伍名稱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題<text:s text:c="2"/>目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email</text:span>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人數</text:p>
          </table:table-cell>
          <table:table-cell table:style-name="TableCell74">
            <text:p text:style-name="P75">姓名</text:p>
          </table:table-cell>
          <table:table-cell table:style-name="TableCell76" table:number-columns-spanned="3">
            <text:p text:style-name="P77">手機</text:p>
          </table:table-cell>
          <table:covered-table-cell/>
          <table:covered-table-cell/>
          <table:table-cell table:style-name="TableCell78" table:number-columns-spanned="3">
            <text:p text:style-name="P79">E-mail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1</text:span><text:span text:style-name="T84"><text:line-break/></text:span><text:span text:style-name="T85">*</text:span><text:span text:style-name="T86">聯絡人</text:span></text:p>
          </table:table-cell>
          <table:table-cell table:style-name="TableCell87">
            <text:p text:style-name="P88"/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2</text:p>
          </table:table-cell>
          <table:table-cell table:style-name="TableCell96">
            <text:p text:style-name="P97"/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3</text:p>
          </table:table-cell>
          <table:table-cell table:style-name="TableCell105">
            <text:p text:style-name="P106"/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3">
            <text:p text:style-name="內文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3">
            <text:p text:style-name="內文"/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內文"/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6</text:p>
          </table:table-cell>
          <table:table-cell table:style-name="TableCell129">
            <text:p text:style-name="P130"/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內文"/>
          </table:table-cell>
          <table:covered-table-cell/>
          <table:covered-table-cell/>
        </table:table-row>
      </table:table>
      <text:p text:style-name="P134"/>
      <text:p text:style-name="P135">國立屏東大學企業管理學系</text:p>
      <text:p text:style-name="P136">聯絡人：王小姐</text:p>
      <text:p text:style-name="P137"><text:span text:style-name="T138">電</text:span><text:span text:style-name="T139"><text:s text:c="2"/></text:span><text:span text:style-name="T140">話</text:span><text:span text:style-name="T141">：</text:span><text:span text:style-name="T142">08-7663800</text:span><text:span text:style-name="T143">轉</text:span><text:span text:style-name="T144">32502</text:span></text:p>
      <text:p text:style-name="P145"><text:span text:style-name="T146">Email</text:span><text:span text:style-name="T147">：</text:span><text:span text:style-name="T148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0第三屆全國大專院校行銷企劃競賽報名表</dc:title>
    <dc:subject/>
    <meta:initial-creator>user</meta:initial-creator>
    <dc:creator>王俊智</dc:creator>
    <meta:creation-date>2026-09-03T02:54:00Z</meta:creation-date>
    <dc:date>2026-09-03T02:54:00Z</dc:date>
    <meta:print-date>2026-07-13T08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9" meta:row-count="1" meta:non-whitespace-character-count="205"/>
  </office:meta>
</office:document-meta>
</file>